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Kalender" style:family="table">
      <style:table-properties style:width="286.47mm" table:align="left"/>
    </style:style>
    <style:style style:name="Kalender.A" style:family="table-column">
      <style:table-column-properties style:column-width="37.41mm"/>
    </style:style>
    <style:style style:name="Kalender.B" style:family="table-column">
      <style:table-column-properties style:column-width="42.69mm"/>
    </style:style>
    <style:style style:name="Kalender.C" style:family="table-column">
      <style:table-column-properties style:column-width="6.88mm"/>
    </style:style>
    <style:style style:name="Kalender.A1" style:family="table-cell">
      <style:table-cell-properties fo:padding="0.49mm" fo:border-left="0.05pt solid #000000" fo:border-right="none" fo:border-top="0.05pt solid #000000" fo:border-bottom="0.05pt solid #000000" style:writing-mode="page"/>
    </style:style>
    <style:style style:name="Kalender.f1" style:family="table-cell">
      <style:table-cell-properties fo:padding="0.49mm" fo:border="0.05pt solid #000000" style:writing-mode="page"/>
    </style:style>
    <style:style style:name="Kalender.A2" style:family="table-cell">
      <style:table-cell-properties fo:padding="0.49mm" fo:border-left="0.05pt solid #000000" fo:border-right="none" fo:border-top="none" fo:border-bottom="0.05pt solid #000000" style:writing-mode="page"/>
    </style:style>
    <style:style style:name="Kalender.C2" style:family="table-cell">
      <style:table-cell-properties fo:padding="0.49mm" fo:border-left="0.05pt solid #000000" fo:border-right="none" fo:border-top="none" fo:border-bottom="0.05pt solid #000000" style:writing-mode="page"/>
    </style:style>
    <style:style style:name="Kalender.f2" style:family="table-cell">
      <style:table-cell-properties fo:padding="0.49mm" fo:border-left="0.05pt solid #000000" fo:border-right="0.05pt solid #000000" fo:border-top="none" fo:border-bottom="0.05pt solid #000000" style:writing-mode="page"/>
    </style:style>
    <style:style style:name="Kalender.C14" style:family="table-cell">
      <style:table-cell-properties fo:background-color="#808080" fo:padding="0.49mm" fo:border-left="0.05pt solid #000000" fo:border-right="none" fo:border-top="none" fo:border-bottom="0.05pt solid #000000" style:writing-mode="page">
        <style:background-image/>
      </style:table-cell-properties>
    </style:style>
    <style:style style:name="Kalender.D14" style:family="table-cell">
      <style:table-cell-properties fo:background-color="#808080" fo:padding="0.49mm" fo:border-left="0.05pt solid #000000" fo:border-right="none" fo:border-top="none" fo:border-bottom="0.05pt solid #000000" style:writing-mode="page">
        <style:background-image/>
      </style:table-cell-properties>
    </style:style>
    <style:style style:name="Kalender.G14" style:family="table-cell">
      <style:table-cell-properties fo:background-color="#808080" fo:padding="0.49mm" fo:border-left="0.05pt solid #000000" fo:border-right="none" fo:border-top="none" fo:border-bottom="0.05pt solid #000000" style:writing-mode="page">
        <style:background-image/>
      </style:table-cell-properties>
    </style:style>
    <style:style style:name="Kalender.H14" style:family="table-cell">
      <style:table-cell-properties fo:padding="0.49mm" fo:border="none" style:writing-mode="page"/>
    </style:style>
    <style:style style:name="Kalender.I14" style:family="table-cell">
      <style:table-cell-properties fo:padding="0.49mm" fo:border="none" style:writing-mode="page"/>
    </style:style>
    <style:style style:name="Kalender.J14" style:family="table-cell">
      <style:table-cell-properties fo:padding="0.49mm" fo:border="none" style:writing-mode="page"/>
    </style:style>
    <style:style style:name="Kalender.K14" style:family="table-cell">
      <style:table-cell-properties fo:padding="0.49mm" fo:border="none" style:writing-mode="page"/>
    </style:style>
    <style:style style:name="Kalender.L14" style:family="table-cell">
      <style:table-cell-properties fo:padding="0.49mm" fo:border="none" style:writing-mode="page"/>
    </style:style>
    <style:style style:name="Kalender.M14" style:family="table-cell">
      <style:table-cell-properties fo:padding="0.49mm" fo:border="none" style:writing-mode="page"/>
    </style:style>
    <style:style style:name="Kalender.N14" style:family="table-cell">
      <style:table-cell-properties fo:padding="0.49mm" fo:border="none" style:writing-mode="page"/>
    </style:style>
    <style:style style:name="Kalender.O14" style:family="table-cell">
      <style:table-cell-properties fo:padding="0.49mm" fo:border="none" style:writing-mode="page"/>
    </style:style>
    <style:style style:name="Kalender.P14" style:family="table-cell">
      <style:table-cell-properties fo:padding="0.49mm" fo:border="none" style:writing-mode="page"/>
    </style:style>
    <style:style style:name="Kalender.Q14" style:family="table-cell">
      <style:table-cell-properties fo:padding="0.49mm" fo:border="none" style:writing-mode="page"/>
    </style:style>
    <style:style style:name="Kalender.R14" style:family="table-cell">
      <style:table-cell-properties fo:padding="0.49mm" fo:border="none" style:writing-mode="page"/>
    </style:style>
    <style:style style:name="Kalender.S14" style:family="table-cell">
      <style:table-cell-properties fo:padding="0.49mm" fo:border="none" style:writing-mode="page"/>
    </style:style>
    <style:style style:name="Kalender.T14" style:family="table-cell">
      <style:table-cell-properties fo:padding="0.49mm" fo:border="none" style:writing-mode="page"/>
    </style:style>
    <style:style style:name="Kalender.U14" style:family="table-cell">
      <style:table-cell-properties fo:padding="0.49mm" fo:border="none" style:writing-mode="page"/>
    </style:style>
    <style:style style:name="Kalender.V14" style:family="table-cell">
      <style:table-cell-properties fo:padding="0.49mm" fo:border="none" style:writing-mode="page"/>
    </style:style>
    <style:style style:name="Kalender.W14" style:family="table-cell">
      <style:table-cell-properties fo:padding="0.49mm" fo:border="none" style:writing-mode="page"/>
    </style:style>
    <style:style style:name="Kalender.X14" style:family="table-cell">
      <style:table-cell-properties fo:padding="0.49mm" fo:border="none" style:writing-mode="page"/>
    </style:style>
    <style:style style:name="Kalender.Y14" style:family="table-cell">
      <style:table-cell-properties fo:padding="0.49mm" fo:border="none" style:writing-mode="page"/>
    </style:style>
    <style:style style:name="Kalender.Z14" style:family="table-cell">
      <style:table-cell-properties fo:padding="0.49mm" fo:border="none" style:writing-mode="page"/>
    </style:style>
    <style:style style:name="Kalender.a14" style:family="table-cell">
      <style:table-cell-properties fo:padding="0.49mm" fo:border="none" style:writing-mode="page"/>
    </style:style>
    <style:style style:name="Kalender.b14" style:family="table-cell">
      <style:table-cell-properties fo:padding="0.49mm" fo:border="none" style:writing-mode="page"/>
    </style:style>
    <style:style style:name="Kalender.c14" style:family="table-cell">
      <style:table-cell-properties fo:padding="0.49mm" fo:border="none" style:writing-mode="page"/>
    </style:style>
    <style:style style:name="Kalender.d14" style:family="table-cell">
      <style:table-cell-properties fo:padding="0.49mm" fo:border="none" style:writing-mode="page"/>
    </style:style>
    <style:style style:name="Kalender.e14" style:family="table-cell">
      <style:table-cell-properties fo:padding="0.49mm" fo:border="none" style:writing-mode="page"/>
    </style:style>
    <style:style style:name="Kalender.f14" style:family="table-cell">
      <style:table-cell-properties fo:padding="0.49mm" fo:border="none" style:writing-mode="page"/>
    </style:style>
    <style:style style:name="P1" style:family="paragraph" style:parent-style-name="Standard">
      <style:paragraph-properties fo:margin-top="0mm" fo:margin-bottom="1.99mm" style:contextual-spacing="false" fo:text-align="center" style:justify-single-word="false"/>
      <style:text-properties officeooo:paragraph-rsid="0007de4d"/>
    </style:style>
    <style:style style:name="P2" style:family="paragraph" style:parent-style-name="Table_20_Contents">
      <style:paragraph-properties fo:text-align="center" style:justify-single-word="false"/>
      <style:text-properties fo:font-size="15pt" fo:font-weight="bold" officeooo:rsid="0009c6b3" officeooo:paragraph-rsid="0009c6b3" style:font-size-asian="15pt" style:font-weight-asian="bold" style:font-size-complex="15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fo:font-size="15pt" fo:font-weight="bold" officeooo:rsid="0007de4d" officeooo:paragraph-rsid="0007de4d" style:font-size-asian="15pt" style:font-weight-asian="bold" style:font-size-complex="15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5pt" officeooo:rsid="000682c8" officeooo:paragraph-rsid="0007de4d" style:font-size-asian="15pt" style:font-size-complex="15pt"/>
    </style:style>
    <style:style style:name="P5" style:family="paragraph" style:parent-style-name="Table_20_Contents">
      <style:paragraph-properties fo:text-align="center" style:justify-single-word="false"/>
      <style:text-properties fo:font-size="15pt" officeooo:rsid="0007de4d" officeooo:paragraph-rsid="0007de4d" style:font-size-asian="15pt" style:font-size-complex="15pt"/>
    </style:style>
    <style:style style:name="P6" style:family="paragraph" style:parent-style-name="Table_20_Contents">
      <style:paragraph-properties fo:text-align="center" style:justify-single-word="false"/>
      <style:text-properties fo:font-size="15pt" officeooo:rsid="000b602a" officeooo:paragraph-rsid="000b602a" style:font-size-asian="15pt" style:font-size-complex="15pt"/>
    </style:style>
    <style:style style:name="P7" style:family="paragraph" style:parent-style-name="Table_20_Contents">
      <style:paragraph-properties fo:text-align="center" style:justify-single-word="false"/>
      <style:text-properties fo:font-size="15pt" style:font-size-asian="15pt" style:font-size-complex="15pt"/>
    </style:style>
    <style:style style:name="P8" style:family="paragraph" style:parent-style-name="Table_20_Contents">
      <style:paragraph-properties fo:text-align="center" style:justify-single-word="false"/>
      <style:text-properties fo:font-size="15pt" officeooo:rsid="000d3c29" officeooo:paragraph-rsid="000d3c29" style:font-size-asian="15pt" style:font-size-complex="15pt"/>
    </style:style>
    <style:style style:name="P9" style:family="paragraph" style:parent-style-name="Table_20_Contents">
      <style:paragraph-properties fo:text-align="center" style:justify-single-word="false"/>
      <style:text-properties fo:font-size="15pt" officeooo:rsid="000e7a72" officeooo:paragraph-rsid="000e7a72" style:font-size-asian="15pt" style:font-size-complex="15pt"/>
    </style:style>
    <style:style style:name="P10" style:family="paragraph" style:parent-style-name="Table_20_Contents">
      <style:paragraph-properties fo:text-align="center" style:justify-single-word="false"/>
      <style:text-properties fo:font-size="20pt" officeooo:rsid="000db590" officeooo:paragraph-rsid="000db590" style:font-size-asian="20pt" style:font-size-complex="20pt"/>
    </style:style>
    <style:style style:name="P11" style:family="paragraph" style:parent-style-name="Table_20_Contents">
      <style:paragraph-properties fo:text-align="center" style:justify-single-word="false"/>
      <style:text-properties fo:font-size="15pt" officeooo:rsid="00104210" officeooo:paragraph-rsid="00104210" style:font-size-asian="15pt" style:font-size-complex="15pt"/>
    </style:style>
    <style:style style:name="P12" style:family="paragraph" style:parent-style-name="Table_20_Contents">
      <style:paragraph-properties fo:text-align="center" style:justify-single-word="false"/>
      <style:text-properties fo:font-size="18pt" officeooo:rsid="000fa4bb" officeooo:paragraph-rsid="000fa4bb" style:font-size-asian="18pt" style:font-size-complex="18pt"/>
    </style:style>
    <style:style style:name="P13" style:family="paragraph" style:parent-style-name="Table_20_Contents">
      <style:paragraph-properties fo:text-align="center" style:justify-single-word="false"/>
      <style:text-properties fo:font-size="18pt" officeooo:rsid="000e7a72" officeooo:paragraph-rsid="000e7a72" style:font-size-asian="18pt" style:font-size-complex="18pt"/>
    </style:style>
    <style:style style:name="P14" style:family="paragraph" style:parent-style-name="Table_20_Contents">
      <style:paragraph-properties fo:text-align="center" style:justify-single-word="false"/>
      <style:text-properties fo:color="#808080" loext:opacity="100%" fo:font-size="15pt" officeooo:rsid="0007de4d" officeooo:paragraph-rsid="0007de4d" style:font-size-asian="15pt" style:font-size-complex="15pt"/>
    </style:style>
    <style:style style:name="P15" style:family="paragraph" style:parent-style-name="Standard">
      <style:text-properties fo:font-size="15pt" officeooo:rsid="00107d6a" officeooo:paragraph-rsid="00116560" style:font-size-asian="15pt" style:font-size-complex="15pt"/>
    </style:style>
    <style:style style:name="T1" style:family="text">
      <style:text-properties fo:font-size="15pt" fo:font-weight="bold" officeooo:rsid="0007de4d" style:font-size-asian="15pt" style:font-weight-asian="bold" style:font-size-complex="15pt" style:font-weight-complex="bold"/>
    </style:style>
    <style:style style:name="T2" style:family="text">
      <style:text-properties fo:font-size="15pt" fo:font-weight="bold" officeooo:rsid="0009c6b3" style:font-size-asian="15pt" style:font-weight-asian="bold" style:font-size-complex="15pt" style:font-weight-complex="bold"/>
    </style:style>
    <style:style style:name="T3" style:family="text">
      <style:text-properties fo:font-family="Wingdings" style:font-family-asian="Wingdings" style:font-family-complex="Wingdings"/>
    </style:style>
    <style:style style:name="T4" style:family="text">
      <style:text-properties fo:font-family="'DSA Symbole G&amp;D'"/>
    </style:style>
    <style:style style:name="T5" style:family="text">
      <style:text-properties fo:font-family="Webdings" style:font-family-asian="Webdings" style:font-family-complex="Webdings"/>
    </style:style>
    <style:style style:name="T6" style:family="text">
      <style:text-properties fo:font-family="Wingdings" officeooo:rsid="000b602a" style:font-family-asian="Wingdings" style:font-family-complex="Wingdings"/>
    </style:style>
    <style:style style:name="T7" style:family="text">
      <style:text-properties fo:font-family="Calibri" style:font-family-generic="swiss" style:font-pitch="variable" officeooo:rsid="000b602a" style:font-family-asian="Wingdings" style:font-family-complex="Wingdings"/>
    </style:style>
    <style:style style:name="T8" style:family="text">
      <style:text-properties fo:font-family="Calibri" style:font-family-generic="swiss" style:font-pitch="variable" officeooo:rsid="00116560" style:font-family-asian="Wingdings" style:font-family-complex="Wingdings"/>
    </style:style>
    <style:style style:name="T9" style:family="text">
      <style:text-properties fo:font-family="Wingdings" officeooo:rsid="000d3c29" style:font-family-asian="Wingdings" style:font-family-complex="Wingdings"/>
    </style:style>
    <style:style style:name="T10" style:family="text">
      <style:text-properties officeooo:rsid="0013449c"/>
    </style:style>
    <style:style style:name="T11" style:family="text">
      <style:text-properties officeooo:rsid="0012ce49"/>
    </style:style>
    <style:style style:name="T12" style:family="text">
      <style:text-properties fo:font-family="'DSA Symbole G&amp;D'" officeooo:rsid="000db590"/>
    </style:style>
    <style:style style:name="T13" style:family="text">
      <style:text-properties fo:font-family="Calibri" style:font-family-generic="swiss" style:font-pitch="variable" officeooo:rsid="00116560"/>
    </style:style>
    <style:style style:name="T14" style:family="text">
      <style:text-properties fo:font-family="Calibri" style:font-family-generic="swiss" style:font-pitch="variable" officeooo:rsid="0011725e"/>
    </style:style>
    <style:style style:name="T15" style:family="text">
      <style:text-properties fo:font-family="Webdings" officeooo:rsid="000fa4bb" style:font-family-asian="Webdings" style:font-family-complex="Webdings"/>
    </style:style>
    <style:style style:name="T16" style:family="text">
      <style:text-properties fo:font-family="Calibri" style:font-family-generic="swiss" style:font-pitch="variable" officeooo:rsid="000fa4bb" style:font-family-asian="Webdings" style:font-family-complex="Webdings"/>
    </style:style>
    <style:style style:name="T17" style:family="text">
      <style:text-properties fo:font-family="Calibri" style:font-family-generic="swiss" style:font-pitch="variable" style:font-family-asian="Webdings" style:font-family-complex="Webdings"/>
    </style:style>
    <style:style style:name="T18" style:family="text">
      <style:text-properties fo:font-family="Webdings" officeooo:rsid="000e7a72" style:font-family-asian="Webdings" style:font-family-complex="Webdings"/>
    </style:style>
    <style:style style:name="T19" style:family="text">
      <style:text-properties fo:font-family="Calibri" style:font-family-generic="swiss" style:font-pitch="variable" officeooo:rsid="000e7a72" style:font-family-asian="Webdings" style:font-family-complex="Webdings"/>
    </style:style>
    <style:style style:name="T20" style:family="text">
      <style:text-properties fo:font-family="Calibri" style:font-family-generic="swiss" style:font-pitch="variable" officeooo:rsid="00116560" style:font-family-asian="Webdings" style:font-family-complex="Webdings"/>
    </style:style>
    <style:style style:name="T21" style:family="text">
      <style:text-properties fo:font-family="Calibri" style:font-family-generic="swiss" style:font-pitch="variable" officeooo:rsid="0011725e" style:font-family-asian="Webdings" style:font-family-complex="Webding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Kalender </text:span><text:span text:style-name="T2">1023 BF</text:span></text:p>
      <table:table table:name="Kalender" table:style-name="Kalender">
        <table:table-column table:style-name="Kalender.A"/>
        <table:table-column table:style-name="Kalender.B"/>
        <table:table-column table:style-name="Kalender.C" table:number-columns-repeated="30"/>
        <table:table-row>
          <table:table-cell table:style-name="Kalender.A1" office:value-type="string">
            <text:p text:style-name="P2">Angroschim</text:p>
          </table:table-cell>
          <table:table-cell table:style-name="Kalender.A1" office:value-type="string">
            <text:p text:style-name="P3">Großlinge</text:p>
          </table:table-cell>
          <table:table-cell table:style-name="Kalender.A1" office:value-type="string">
            <text:p text:style-name="P3">1</text:p>
          </table:table-cell>
          <table:table-cell table:style-name="Kalender.A1" office:value-type="string">
            <text:p text:style-name="P3">2</text:p>
          </table:table-cell>
          <table:table-cell table:style-name="Kalender.A1" office:value-type="string">
            <text:p text:style-name="P3">3</text:p>
          </table:table-cell>
          <table:table-cell table:style-name="Kalender.A1" office:value-type="string">
            <text:p text:style-name="P3">4</text:p>
          </table:table-cell>
          <table:table-cell table:style-name="Kalender.A1" office:value-type="string">
            <text:p text:style-name="P3">5</text:p>
          </table:table-cell>
          <table:table-cell table:style-name="Kalender.A1" office:value-type="string">
            <text:p text:style-name="P3">6</text:p>
          </table:table-cell>
          <table:table-cell table:style-name="Kalender.A1" office:value-type="string">
            <text:p text:style-name="P3">7</text:p>
          </table:table-cell>
          <table:table-cell table:style-name="Kalender.A1" office:value-type="string">
            <text:p text:style-name="P3">8</text:p>
          </table:table-cell>
          <table:table-cell table:style-name="Kalender.A1" office:value-type="string">
            <text:p text:style-name="P3">9</text:p>
          </table:table-cell>
          <table:table-cell table:style-name="Kalender.A1" office:value-type="string">
            <text:p text:style-name="P3">10</text:p>
          </table:table-cell>
          <table:table-cell table:style-name="Kalender.A1" office:value-type="string">
            <text:p text:style-name="P3">11</text:p>
          </table:table-cell>
          <table:table-cell table:style-name="Kalender.A1" office:value-type="string">
            <text:p text:style-name="P3">12</text:p>
          </table:table-cell>
          <table:table-cell table:style-name="Kalender.A1" office:value-type="string">
            <text:p text:style-name="P3">13</text:p>
          </table:table-cell>
          <table:table-cell table:style-name="Kalender.A1" office:value-type="string">
            <text:p text:style-name="P3">14</text:p>
          </table:table-cell>
          <table:table-cell table:style-name="Kalender.A1" office:value-type="string">
            <text:p text:style-name="P3">15</text:p>
          </table:table-cell>
          <table:table-cell table:style-name="Kalender.A1" office:value-type="string">
            <text:p text:style-name="P3">16</text:p>
          </table:table-cell>
          <table:table-cell table:style-name="Kalender.A1" office:value-type="string">
            <text:p text:style-name="P3">17</text:p>
          </table:table-cell>
          <table:table-cell table:style-name="Kalender.A1" office:value-type="string">
            <text:p text:style-name="P3">18</text:p>
          </table:table-cell>
          <table:table-cell table:style-name="Kalender.A1" office:value-type="string">
            <text:p text:style-name="P3">19</text:p>
          </table:table-cell>
          <table:table-cell table:style-name="Kalender.A1" office:value-type="string">
            <text:p text:style-name="P3">20</text:p>
          </table:table-cell>
          <table:table-cell table:style-name="Kalender.A1" office:value-type="string">
            <text:p text:style-name="P3">21</text:p>
          </table:table-cell>
          <table:table-cell table:style-name="Kalender.A1" office:value-type="string">
            <text:p text:style-name="P3">22</text:p>
          </table:table-cell>
          <table:table-cell table:style-name="Kalender.A1" office:value-type="string">
            <text:p text:style-name="P3">23</text:p>
          </table:table-cell>
          <table:table-cell table:style-name="Kalender.A1" office:value-type="string">
            <text:p text:style-name="P3">24</text:p>
          </table:table-cell>
          <table:table-cell table:style-name="Kalender.A1" office:value-type="string">
            <text:p text:style-name="P3">25</text:p>
          </table:table-cell>
          <table:table-cell table:style-name="Kalender.A1" office:value-type="string">
            <text:p text:style-name="P3">26</text:p>
          </table:table-cell>
          <table:table-cell table:style-name="Kalender.A1" office:value-type="string">
            <text:p text:style-name="P3">27</text:p>
          </table:table-cell>
          <table:table-cell table:style-name="Kalender.A1" office:value-type="string">
            <text:p text:style-name="P3">28</text:p>
          </table:table-cell>
          <table:table-cell table:style-name="Kalender.A1" office:value-type="string">
            <text:p text:style-name="P3">29</text:p>
          </table:table-cell>
          <table:table-cell table:style-name="Kalender.f1" office:value-type="string">
            <text:p text:style-name="P3">30</text:p>
          </table:table-cell>
        </table:table-row>
        <table:table-row>
          <table:table-cell table:style-name="Kalender.A2" office:value-type="string">
            <text:p text:style-name="P4">Sommermond</text:p>
          </table:table-cell>
          <table:table-cell table:style-name="Kalender.A2" office:value-type="string">
            <text:p text:style-name="P4">Praios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6"><text:span text:style-name="T3"></text:span>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8"><text:span text:style-name="T3">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f2" office:value-type="string">
            <text:p text:style-name="P7"/>
          </table:table-cell>
        </table:table-row>
        <table:table-row>
          <table:table-cell table:style-name="Kalender.A2" office:value-type="string">
            <text:p text:style-name="P4">Hitzemond</text:p>
          </table:table-cell>
          <table:table-cell table:style-name="Kalender.A2" office:value-type="string">
            <text:p text:style-name="P4">Rondra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6"><text:span text:style-name="T3"></text:span>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8"><text:span text:style-name="T3">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f2" office:value-type="string">
            <text:p text:style-name="P6"><text:span text:style-name="T3"/></text:p>
          </table:table-cell>
        </table:table-row>
        <table:table-row>
          <table:table-cell table:style-name="Kalender.A2" office:value-type="string">
            <text:p text:style-name="P4">Regenmond</text:p>
          </table:table-cell>
          <table:table-cell table:style-name="Kalender.A2" office:value-type="string">
            <text:p text:style-name="P4">Efferd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6"><text:span text:style-name="T3"></text:span>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8"><text:span text:style-name="T3">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f2" office:value-type="string">
            <text:p text:style-name="P6"><text:span text:style-name="T3"></text:span></text:p>
          </table:table-cell>
        </table:table-row>
        <table:table-row>
          <table:table-cell table:style-name="Kalender.A2" office:value-type="string">
            <text:p text:style-name="P4">Weinmond</text:p>
          </table:table-cell>
          <table:table-cell table:style-name="Kalender.A2" office:value-type="string">
            <text:p text:style-name="P4">Travia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8"><text:span text:style-name="T3">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9">K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6"><text:span text:style-name="T3"></text:span></text:p>
          </table:table-cell>
          <table:table-cell table:style-name="Kalender.C2" office:value-type="string">
            <text:p text:style-name="P7"/>
          </table:table-cell>
          <table:table-cell table:style-name="Kalender.f2" office:value-type="string">
            <text:p text:style-name="P7"/>
          </table:table-cell>
        </table:table-row>
        <table:table-row>
          <table:table-cell table:style-name="Kalender.A2" office:value-type="string">
            <text:p text:style-name="P4">Nebelmond</text:p>
          </table:table-cell>
          <table:table-cell table:style-name="Kalender.A2" office:value-type="string">
            <text:p text:style-name="P4">Boron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8"><text:span text:style-name="T3">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6"><text:span text:style-name="T3">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f2" office:value-type="string">
            <text:p text:style-name="P7"/>
          </table:table-cell>
        </table:table-row>
        <table:table-row>
          <table:table-cell table:style-name="Kalender.A2" office:value-type="string">
            <text:p text:style-name="P4">Dunkelmond</text:p>
          </table:table-cell>
          <table:table-cell table:style-name="Kalender.A2" office:value-type="string">
            <text:p text:style-name="P4">Hesinde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8"><text:span text:style-name="T3"></text:span>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6"><text:span text:style-name="T3">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f2" office:value-type="string">
            <text:p text:style-name="P7"/>
          </table:table-cell>
        </table:table-row>
        <table:table-row>
          <table:table-cell table:style-name="Kalender.A2" office:value-type="string">
            <text:p text:style-name="P4">Frostmond</text:p>
          </table:table-cell>
          <table:table-cell table:style-name="Kalender.A2" office:value-type="string">
            <text:p text:style-name="P4">Firun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8"><text:span text:style-name="T3"></text:span>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6"><text:span text:style-name="T3">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f2" office:value-type="string">
            <text:p text:style-name="P7"/>
          </table:table-cell>
        </table:table-row>
        <table:table-row>
          <table:table-cell table:style-name="Kalender.A2" office:value-type="string">
            <text:p text:style-name="P4">Neugeburt</text:p>
          </table:table-cell>
          <table:table-cell table:style-name="Kalender.A2" office:value-type="string">
            <text:p text:style-name="P4">Tsa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8"><text:span text:style-name="T3"></text:span>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6"><text:span text:style-name="T3">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f2" office:value-type="string">
            <text:p text:style-name="P7"/>
          </table:table-cell>
        </table:table-row>
        <table:table-row>
          <table:table-cell table:style-name="Kalender.A2" office:value-type="string">
            <text:p text:style-name="P4">Marktmond</text:p>
          </table:table-cell>
          <table:table-cell table:style-name="Kalender.A2" office:value-type="string">
            <text:p text:style-name="P4">Phex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8"><text:span text:style-name="T3"></text:span>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6"><text:span text:style-name="T3">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f2" office:value-type="string">
            <text:p text:style-name="P7"/>
          </table:table-cell>
        </table:table-row>
        <table:table-row>
          <table:table-cell table:style-name="Kalender.A2" office:value-type="string">
            <text:p text:style-name="P4">Saatmond</text:p>
          </table:table-cell>
          <table:table-cell table:style-name="Kalender.A2" office:value-type="string">
            <text:p text:style-name="P4">Peraine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8"><text:span text:style-name="T3"></text:span>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6"><text:span text:style-name="T3">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f2" office:value-type="string">
            <text:p text:style-name="P8"><text:span text:style-name="T3"></text:span></text:p>
          </table:table-cell>
        </table:table-row>
        <table:table-row>
          <table:table-cell table:style-name="Kalender.A2" office:value-type="string">
            <text:p text:style-name="P4">Feuermond</text:p>
          </table:table-cell>
          <table:table-cell table:style-name="Kalender.A2" office:value-type="string">
            <text:p text:style-name="P4">Ingerimm</text:p>
          </table:table-cell>
          <table:table-cell table:style-name="Kalender.C2" office:value-type="string">
            <text:p text:style-name="P10"><text:span text:style-name="T4">k</text:span>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11">D</text:p>
          </table:table-cell>
          <table:table-cell table:style-name="Kalender.C2" office:value-type="string">
            <text:p text:style-name="P12"><text:span text:style-name="T5"></text:span>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6"><text:span text:style-name="T3">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12"><text:span text:style-name="T5"/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13"><text:span text:style-name="T5">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8"><text:span text:style-name="T3"></text:span></text:p>
          </table:table-cell>
          <table:table-cell table:style-name="Kalender.C2" office:value-type="string">
            <text:p text:style-name="P7"/>
          </table:table-cell>
          <table:table-cell table:style-name="Kalender.f2" office:value-type="string">
            <text:p text:style-name="P7"/>
          </table:table-cell>
        </table:table-row>
        <table:table-row>
          <table:table-cell table:style-name="Kalender.A2" office:value-type="string">
            <text:p text:style-name="P4">Brautmond</text:p>
          </table:table-cell>
          <table:table-cell table:style-name="Kalender.A2" office:value-type="string">
            <text:p text:style-name="P4">Rahja</text:p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5"/>
          </table:table-cell>
          <table:table-cell table:style-name="Kalender.C2" office:value-type="string">
            <text:p text:style-name="P6"><text:span text:style-name="T3">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12"><text:span text:style-name="T5"/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8"><text:span text:style-name="T3"></text:span></text:p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C2" office:value-type="string">
            <text:p text:style-name="P7"/>
          </table:table-cell>
          <table:table-cell table:style-name="Kalender.f2" office:value-type="string">
            <text:p text:style-name="P7"/>
          </table:table-cell>
        </table:table-row>
        <table:table-row>
          <table:table-cell table:style-name="Kalender.A2" office:value-type="string">
            <text:p text:style-name="P5">Drachentage</text:p>
          </table:table-cell>
          <table:table-cell table:style-name="Kalender.A2" office:value-type="string">
            <text:p text:style-name="P5">Namenlose Tage</text:p>
          </table:table-cell>
          <table:table-cell table:style-name="Kalender.C14" office:value-type="string">
            <text:p text:style-name="P14"/>
          </table:table-cell>
          <table:table-cell table:style-name="Kalender.D14" office:value-type="string">
            <text:p text:style-name="P14"/>
          </table:table-cell>
          <table:table-cell table:style-name="Kalender.D14" office:value-type="string">
            <text:p text:style-name="P14"/>
          </table:table-cell>
          <table:table-cell table:style-name="Kalender.D14" office:value-type="string">
            <text:p text:style-name="P14"/>
          </table:table-cell>
          <table:table-cell table:style-name="Kalender.G14" office:value-type="string">
            <text:p text:style-name="P14"/>
          </table:table-cell>
          <table:table-cell table:style-name="Kalender.H14" office:value-type="string">
            <text:p text:style-name="P5"/>
          </table:table-cell>
          <table:table-cell table:style-name="Kalender.I14" office:value-type="string">
            <text:p text:style-name="P5"/>
          </table:table-cell>
          <table:table-cell table:style-name="Kalender.J14" office:value-type="string">
            <text:p text:style-name="P5"/>
          </table:table-cell>
          <table:table-cell table:style-name="Kalender.J14" office:value-type="string">
            <text:p text:style-name="P5"/>
          </table:table-cell>
          <table:table-cell table:style-name="Kalender.J14" office:value-type="string">
            <text:p text:style-name="P6"><text:span text:style-name="T3"/></text:p>
          </table:table-cell>
          <table:table-cell table:style-name="Kalender.J14" office:value-type="string">
            <text:p text:style-name="P5"/>
          </table:table-cell>
          <table:table-cell table:style-name="Kalender.J14" office:value-type="string">
            <text:p text:style-name="P5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J14" office:value-type="string">
            <text:p text:style-name="P7"/>
          </table:table-cell>
          <table:table-cell table:style-name="Kalender.f14" office:value-type="string">
            <text:p text:style-name="P7"/>
          </table:table-cell>
        </table:table-row>
      </table:table>
      <text:p text:style-name="Standard"/>
      <text:p text:style-name="P15"><text:span text:style-name="T6"></text:span><text:span text:style-name="T7"><text:tab/></text:span><text:span text:style-name="T8">Vollmond<text:line-break/></text:span><text:span text:style-name="T9"></text:span><text:span text:style-name="T8"><text:tab/>Neumond</text:span><text:span text:style-name="T6"><text:line-break/></text:span>K<text:tab/>Kupperus Fest <text:span text:style-name="T10">(Kosch)</text:span><text:line-break/>D<text:tab/>Tag der Abschwörung gegen die Drachen <text:span text:style-name="T11">(Xorlosch)</text:span><text:line-break/><text:span text:style-name="T12">k<text:tab/></text:span><text:span text:style-name="T13">Tag des Feuers </text:span><text:span text:style-name="T14">(Angroschtag)</text:span><text:span text:style-name="T12"><text:line-break/></text:span><text:span text:style-name="T15"></text:span><text:span text:style-name="T16"><text:tab/></text:span><text:span text:style-name="T17">Tag des Aufbruchs (Handwerkertag)<text:line-break/></text:span><text:span text:style-name="T18"></text:span><text:span text:style-name="T19"><text:tab/></text:span><text:span text:style-name="T20">Tag der </text:span><text:span text:style-name="T21">Meister</text:span><text:span text:style-name="T20">schmied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2.51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7mm" fo:page-height="210.01mm" style:num-format="1" style:print-orientation="landscape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5T14:33:09.329187100</meta:creation-date>
    <dc:date>2026-08-05T15:45:33.131506600</dc:date>
    <meta:editing-duration>PT59M29S</meta:editing-duration>
    <meta:editing-cycles>14</meta:editing-cycles>
    <meta:generator>LibreOffice/26.2.1.2$Windows_X86_64 LibreOffice_project/620$Build-2</meta:generator>
    <meta:document-statistic meta:table-count="1" meta:image-count="0" meta:object-count="0" meta:page-count="1" meta:paragraph-count="91" meta:word-count="123" meta:character-count="506" meta:non-whitespace-character-count="474"/>
  </office:meta>
</office:document-meta>
</file>